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paragraph-properties fo:margin-left="0cm" fo:margin-right="0cm" fo:text-indent="0cm" style:auto-text-indent="false"/>
    </style:style>
    <style:style style:name="P2" style:family="paragraph" style:parent-style-name="Text_20_body">
      <style:paragraph-properties fo:margin-left="0cm" fo:margin-right="0cm" fo:text-indent="0cm" style:auto-text-indent="false" style:writing-mode="lr-tb"/>
      <style:text-properties fo:background-color="transparent"/>
    </style:style>
    <style:style style:name="P3" style:family="paragraph" style:parent-style-name="Text_20_body">
      <style:paragraph-properties fo:margin-left="0cm" fo:margin-right="0cm" fo:text-indent="0cm" style:auto-text-indent="false" style:writing-mode="lr-tb"/>
      <style:text-properties fo:language="el" fo:country="GR" officeooo:rsid="0014b1b6" officeooo:paragraph-rsid="0014b1b6" fo:background-color="transparen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Παρασκευή Γιαπάνη</text:p>
      <text:p text:style-name="P3">Βιογραφικό Σημείωμα</text:p>
      <text:p text:style-name="P2"/>
      <text:p text:style-name="P2"><text:bookmark text:name="m_-5438049667896764414gmail-docs-internal-guid-d36a57cb-7fff-9d25-4976-651ba44b9b1a"/>Η Παρασκευή Γιαπάνη - Paskevision είναι εικαστικός με καταγωγή από την Κύπρο. Από το 1995 ζει στην Ελλάδα, δημιουργώντας ανάμεσα σε δύο πατρίδες. Είναι απόφοιτος του Αριστοτέλειο Πανεπιστήμιο Θεσσαλονίκης με βαθμό πτυχιακής άριστα και έχει εξειδικευτεί στην Ειδική Καλλιτεχνική Αγωγή, στις ψυχολογικές προσεγγίσεις του παιδικού σχεδίου, καθώς και στην Οργάνωση και Διοίκηση της Εκπαίδευσης. Παράλληλα, είναι μεταπτυχιακή φοιτήτρια Πολιτιστικής Διαχείρισης στο Ευρωπαϊκό Πανεπιστήμιο Κύπρου. </text:p>
      <text:p text:style-name="P2">Το έργο της  έχει διακριθεί σε Ελλάδα και εξωτερικό. </text:p>
      <text:p text:style-name="P2">Είναι μέλος του Επιμελητήριο Εικαστικών Τεχνών Ελλάδος και δραστηριοποιείται ενεργά στην Ένωση Κυπρίων Ελλάδος.</text:p>
      <text:p text:style-name="P2">Δημιουργεί μέσα από μια συνεχή αναζήτηση της επίγνωσης των επιτευγμάτων του παρελθόντος, αλλά και των σύγχρονων ζητημάτων του παρόντος. Η ζωγραφική της κινείται ανάμεσα στο συμβολικό και το βιωματικό, με τα χείλη ως βασικό μοτίβο επικοινωνίας και τις γραμμές να συνδέουν το ατομικό με το οικουμενικό. Το κόκκινο χρώμα αποτελεί σταθερό στοιχείο έντασης και ζωντάνιας, ενώ διδάσκει, εκθέτει και εξελίσσεται μέσα από συνεχή καλλιτεχνική έρευνα.</text:p>
      <text:p text:style-name="P1"><text:lin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l" fo:country="GR"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l" fo:country="GR"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6-10T13:36:16.527000000</meta:creation-date>
    <dc:date>2026-06-10T13:38:56.192000000</dc:date>
    <meta:editing-duration>PT2M43S</meta:editing-duration>
    <meta:editing-cycles>1</meta:editing-cycles>
    <meta:document-statistic meta:table-count="0" meta:image-count="0" meta:object-count="0" meta:page-count="1" meta:paragraph-count="7" meta:word-count="156" meta:character-count="1133" meta:non-whitespace-character-count="979"/>
    <meta:generator>LibreOffice/7.6.0.3$Windows_X86_64 LibreOffice_project/69edd8b8ebc41d00b4de3915dc82f8f0fc3b6265</meta:generator>
  </office:meta>
</office:document-meta>
</file>